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aaae30ca91d7c36fc056e8fadbaf5ab.png"/>
  <manifest:file-entry manifest:media-type="image/svg+xml" manifest:full-path="Pictures/899ec4768fa1ce48d2e4e2b6387aa05d.svg"/>
  <manifest:file-entry manifest:media-type="image/svg+xml" manifest:full-path="Pictures/582ffd3acde1522df19d35d7ee3a8512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5aaae30ca91d7c36fc056e8fadbaf5ab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ww.eps2022-wiki3.dee.isep.ipp.pt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ww.eps2022-wiki3.dee.isep.ipp.pt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899ec4768fa1ce48d2e4e2b6387aa05d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899ec4768fa1ce48d2e4e2b6387aa05d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899ec4768fa1ce48d2e4e2b6387aa05d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899ec4768fa1ce48d2e4e2b6387aa05d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899ec4768fa1ce48d2e4e2b6387aa05d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582ffd3acde1522df19d35d7ee3a8512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22::51:19</meta:creation-date>
    <dc:creator>Generated</dc:creator>
    <dc:date>2026-09-05T22::51:19</dc:date>
    <dc:language>en-US</dc:language>
    <meta:editing-cycles>1</meta:editing-cycles>
    <meta:editing-duration>PT0S</meta:editing-duration>
    <dc:title>wiki:dokuwiki</dc:title>
  </office:meta>
</office:document-meta>
</file>