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4283a5b5cd5da9c3e911223f5ee3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our_city_experiences_1"/><text:bookmark-start text:name="our_city_experiences"/>Our City Experiences<text:bookmark-end text:name="__RefHeading___our_city_experiences_1"/><text:bookmark-end text:name="our_city_experiences"/></text:h>
      <text:p text:style-name="Text_20_body"><draw:frame draw:style-name="media" draw:name="0" text:anchor-type="as-char" draw:z-index="0" svg:width="10.583333333333cm" svg:height="7.2207910486599cm"><draw:image xlink:href="Pictures/244283a5b5cd5da9c3e911223f5ee324.pn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a xlink:type="simple" xlink:href="https://www.isep.ipp.pt/" text:style-name="Internet_20_link" text:visited-style-name="Visited_20_Internet_20_Link">ISEP</text:a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find the best tourism solution that provides young visitors with an interesting and engaging way to experience the city. </text:p>
      <text:p text:style-name="Text_20_body">The project requirements are:</text:p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</text:span>: 3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Jakob Zschocke</text:p>
        </text:list-item>
        <text:list-item>
          <text:p text:style-name="List_20_1_Content"> Chloé Herlange</text:p>
        </text:list-item>
        <text:list-item>
          <text:p text:style-name="List_20_1_Content"> Anita Pyciak</text:p>
        </text:list-item>
        <text:list-item>
          <text:p text:style-name="List_20_1_Content"> Lina Blaschke</text:p>
        </text:list-item>
        <text:list-item>
          <text:p text:style-name="List_20_1_Content_Last"> Bram Blauw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2-wiki3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2-wiki3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2-wiki3.dee.isep.ipp.pt/doku.php?id=report" text:style-name="Internet_20_link" text:visited-style-name="Visited_20_Internet_20_Link">Report</text:a></text:p>
      <text:p text:style-name="Text_20_body">Deliverables: <text:a xlink:type="simple" xlink:href="https://www.eps2022-wiki3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Jakob Zschocke, 1212301@isep.ipp.pt</text:p>
        </text:list-item>
        <text:list-item>
          <text:p text:style-name="List_20_1_Content"> Anita Pyciak, 1212342@isep.ipp.pt</text:p>
        </text:list-item>
        <text:list-item>
          <text:p text:style-name="List_20_1_Content"> Chloé Herlange, 1212287@isep.ipp.pt</text:p>
        </text:list-item>
        <text:list-item>
          <text:p text:style-name="List_20_1_Content"> Lina Blaschke, 1212313@isep.ipp.pt</text:p>
        </text:list-item>
        <text:list-item>
          <text:p text:style-name="List_20_1_Content_Last"> Bram Blauw, 1212284@isep.ipp.pt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6::00:06</meta:creation-date>
    <dc:creator>Generated</dc:creator>
    <dc:date>2026-09-05T06::00:06</dc:date>
    <dc:language>en-US</dc:language>
    <meta:editing-cycles>1</meta:editing-cycles>
    <meta:editing-duration>PT0S</meta:editing-duration>
    <dc:title>start</dc:title>
  </office:meta>
</office:document-meta>
</file>